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luftschloss:start"/><text:bookmark-start text:name="__RefHeading___gemeinschaftliches_hausprojekt_im_raum_innsbruck_land_1"/><text:bookmark-start text:name="gemeinschaftliches_hausprojekt_im_raum_innsbruck_land"/>Gemeinschaftliches Hausprojekt im Raum Innsbruck Land<text:bookmark-end text:name="__RefHeading___gemeinschaftliches_hausprojekt_im_raum_innsbruck_land_1"/><text:bookmark-end text:name="gemeinschaftliches_hausprojekt_im_raum_innsbruck_land"/></text:h>
      <text:h text:style-name="Heading_20_2" text:outline-level="2"><text:bookmark-start text:name="__RefHeading___idee_2"/><text:bookmark-start text:name="idee"/>Idee<text:bookmark-end text:name="__RefHeading___idee_2"/><text:bookmark-end text:name="idee"/></text:h>
      <text:h text:style-name="Heading_20_2" text:outline-level="2"><text:bookmark-start text:name="__RefHeading___links_3"/><text:bookmark-start text:name="links"/>Links<text:bookmark-end text:name="__RefHeading___links_3"/><text:bookmark-end text:name="link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07::04:11</meta:creation-date>
    <dc:creator>Generated</dc:creator>
    <dc:date>2026-08-28T07::04:11</dc:date>
    <dc:language>en-US</dc:language>
    <meta:editing-cycles>1</meta:editing-cycles>
    <meta:editing-duration>PT0S</meta:editing-duration>
    <dc:title>wiki:luftschloss:start</dc:title>
  </office:meta>
</office:document-meta>
</file>