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bikes:melba"/><text:bookmark-start text:name="__RefHeading___melba_1"/><text:bookmark-start text:name="melba"/>Melba<text:bookmark-end text:name="__RefHeading___melba_1"/><text:bookmark-end text:name="melba"/></text:h>
      <text:list text:style-name="List_20_1" text:continue-numbering="false">
        <text:list-item>
          <text:p text:style-name="List_20_1_Content_First"> BB: BSA 4-Kant </text:p>
          <text:list text:style-name="List_20_1">
            <text:list-item>
              <text:p text:style-name="List_20_1_Content"> creaking a lot</text:p>
            </text:list-item>
            <text:list-item>
              <text:p text:style-name="List_20_1_Content"> possible upgrade: hollowtech </text:p>
            </text:list-item>
          </text:list>
        </text:list-item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8T07::50:27</meta:creation-date>
    <dc:creator>Generated</dc:creator>
    <dc:date>2026-08-28T07::50:27</dc:date>
    <dc:language>en-US</dc:language>
    <meta:editing-cycles>1</meta:editing-cycles>
    <meta:editing-duration>PT0S</meta:editing-duration>
    <dc:title>wiki:bikes:melba</dc:title>
  </office:meta>
</office:document-meta>
</file>