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candy"/><text:bookmark-start text:name="__RefHeading___candy_1"/><text:bookmark-start text:name="candy"/>Candy<text:bookmark-end text:name="__RefHeading___candy_1"/><text:bookmark-end text:name="candy"/></text:h>
      <text:h text:style-name="Heading_20_2" text:outline-level="2"><text:bookmark-start text:name="__RefHeading___components_2"/><text:bookmark-start text:name="components"/>Components<text:bookmark-end text:name="__RefHeading___components_2"/><text:bookmark-end text:name="components"/></text:h>
      <text:h text:style-name="Heading_20_3" text:outline-level="3"><text:bookmark-start text:name="__RefHeading___drivetrain_3"/><text:bookmark-start text:name="drivetrain"/>Drivetrain<text:bookmark-end text:name="__RefHeading___drivetrain_3"/><text:bookmark-end text:name="drivetrain"/></text:h>
      <text:p text:style-name="Text_20_body">BSA xx mm Width, 
currently square-taper Shimano ...</text:p>
      <text:p text:style-name="Text_20_body">3 x 7 gears,</text:p>
      <text:p text:style-name="Text_20_body">7-speed Shimano Altus rear derailleur</text:p>
      <text:p text:style-name="Text_20_body">3-speed Shimano ??? front mech</text:p>
      <text:p text:style-name="Text_20_body">Shimano Altus (?) 3×7 Shift+Brake Levers (these are shit, replace them if possible)</text:p>
      <text:h text:style-name="Heading_20_2" text:outline-level="2"><text:bookmark-start text:name="__RefHeading___possible_upgrades_4"/><text:bookmark-start text:name="possible_upgrades"/>Possible Upgrades<text:bookmark-end text:name="__RefHeading___possible_upgrades_4"/><text:bookmark-end text:name="possible_upgrades"/></text:h>
      <text:list text:style-name="List_20_1" text:continue-numbering="false">
        <text:list-item>
          <text:p text:style-name="List_20_1_Content_First"> Foldable Cargo Box Project</text:p>
        </text:list-item>
        <text:list-item>
          <text:p text:style-name="List_20_1_Content_Last"> E-Drive Projec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7::50:14</meta:creation-date>
    <dc:creator>Generated</dc:creator>
    <dc:date>2026-08-28T07::50:14</dc:date>
    <dc:language>en-US</dc:language>
    <meta:editing-cycles>1</meta:editing-cycles>
    <meta:editing-duration>PT0S</meta:editing-duration>
    <dc:title>wiki:bikes:candy</dc:title>
  </office:meta>
</office:document-meta>
</file>